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A20000005B059BB1ED8C5DBE87B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met_20_geen_20_vulling_20_en_20_geen_20_lijn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Standaard">
        <draw:frame draw:style-name="gr1" draw:text-style-name="P1" draw:layer="layout" svg:width="18.999cm" svg:height="10.671cm" draw:transform="rotate (1.5707963267949) translate (5.162cm 24.332cm)">
          <draw:image xlink:href="Pictures/1000000000000A20000005B059BB1ED8C5DBE87B.jp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met_20_geen_20_vulling_20_en_20_geen_20_lijn" style:display-name="Object met geen vulling en geen lijn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date>2017-11-03T16:00:22.675000000</dc:date>
    <meta:editing-duration>PT2M11S</meta:editing-duration>
    <meta:editing-cycles>1</meta:editing-cycles>
    <meta:document-statistic meta:object-count="1"/>
    <meta:generator>LibreOffice/5.2.1.2$Windows_x86 LibreOffice_project/31dd62db80d4e60af04904455ec9c9219178d620</meta:generator>
  </office:meta>
</office:document-meta>
</file>